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7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8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9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10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11" style:parent-style-name="內文" style:family="paragraph">
      <style:paragraph-properties fo:text-align="center" style:line-height-at-least="0in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12" style:parent-style-name="內文" style:family="paragraph">
      <style:paragraph-properties fo:text-align="center" fo:margin-top="0.1666in"/>
    </style:style>
    <style:style style:name="T13" style:parent-style-name="預設段落字型" style:family="text">
      <style:text-properties style:font-name="Times New Roman" fo:font-weight="bold" style:font-weight-asian="bold" style:font-weight-complex="bold" fo:font-size="14pt" style:font-size-asian="14pt" style:font-size-complex="14pt" fo:language="en"/>
    </style:style>
    <style:style style:name="P14" style:parent-style-name="內文" style:family="paragraph">
      <style:paragraph-properties fo:widows="2" fo:orphans="2" fo:text-align="center" fo:margin-top="0.127in"/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4pt"/>
    </style:style>
    <style:style style:name="P15" style:parent-style-name="內文" style:family="paragraph">
      <style:paragraph-properties fo:widows="2" fo:orphans="2" fo:text-align="center"/>
      <style:text-properties style:font-name="Times New Roman" style:font-name-asian="標楷體" style:letter-kerning="false" style:font-size-complex="12pt" fo:language="en" fo:country="HK"/>
    </style:style>
    <style:style style:name="P16" style:parent-style-name="內文" style:family="paragraph">
      <style:paragraph-properties fo:widows="2" fo:orphans="2" fo:text-align="center"/>
    </style:style>
    <style:style style:name="T17" style:parent-style-name="預設段落字型" style:family="text">
      <style:text-properties style:font-name="Times New Roman" style:font-name-asian="標楷體" style:letter-kerning="false" style:font-size-complex="12pt" fo:language="en" fo:country="HK"/>
    </style:style>
    <style:style style:name="T18" style:parent-style-name="預設段落字型" style:family="text">
      <style:text-properties style:font-name="Times New Roman" style:font-name-asian="標楷體" style:letter-kerning="false" style:font-size-complex="12pt" fo:language="en" fo:country="HK"/>
    </style:style>
    <style:style style:name="T19" style:parent-style-name="預設段落字型" style:family="text">
      <style:text-properties style:font-name="Times New Roman" style:font-name-asian="標楷體" style:letter-kerning="false" style:font-size-complex="12pt" fo:language="en" fo:country="HK"/>
    </style:style>
    <style:style style:name="T20" style:parent-style-name="註腳參照" style:family="text">
      <style:text-properties style:font-name="Times New Roman" style:font-name-asian="標楷體" style:letter-kerning="false" style:font-size-complex="12pt" fo:language="en" fo:country="HK"/>
    </style:style>
    <style:style style:name="T21" style:parent-style-name="預設段落字型" style:family="text">
      <style:text-properties style:font-name="Times New Roman" style:font-name-asian="標楷體"/>
    </style:style>
    <style:style style:name="T22" style:parent-style-name="預設段落字型" style:family="text">
      <style:text-properties style:font-name="Times New Roman" style:font-name-asian="標楷體"/>
    </style:style>
    <style:style style:name="P23" style:parent-style-name="內文" style:family="paragraph">
      <style:paragraph-properties fo:widows="2" fo:orphans="2" fo:text-align="center"/>
    </style:style>
    <style:style style:name="T24" style:parent-style-name="預設段落字型" style:family="text">
      <style:text-properties style:font-name="Times New Roman" style:font-name-asian="標楷體" style:letter-kerning="false" style:font-size-complex="12pt" fo:language="en" fo:country="HK"/>
    </style:style>
    <style:style style:name="T25" style:parent-style-name="預設段落字型" style:family="text">
      <style:text-properties style:font-name="Times New Roman" style:font-name-asian="標楷體" style:letter-kerning="false" style:font-size-complex="12pt" fo:language="en" fo:country="HK"/>
    </style:style>
    <style:style style:name="T26" style:parent-style-name="預設段落字型" style:family="text">
      <style:text-properties style:font-name="Times New Roman" style:font-name-asian="標楷體" style:letter-kerning="false" style:font-size-complex="12pt" fo:language="en" fo:country="HK"/>
    </style:style>
    <style:style style:name="T27" style:parent-style-name="註腳參照" style:family="text">
      <style:text-properties style:font-name="Times New Roman" style:font-name-asian="標楷體" style:letter-kerning="false" style:font-size-complex="12pt" fo:language="en" fo:country="HK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P30" style:parent-style-name="內文" style:family="paragraph">
      <style:paragraph-properties style:snap-to-layout-grid="false" fo:text-align="center" fo:margin-top="0.2548in" fo:margin-bottom="0.127in" style:line-height-at-least="0.25in"/>
      <style:text-properties style:font-name="Times New Roman" style:font-name-asian="標楷體" style:font-weight-complex="bold" fo:font-size="14pt" style:font-size-asian="14pt" style:font-size-complex="14pt"/>
    </style:style>
    <style:style style:name="P31" style:parent-style-name="內文" style:family="paragraph">
      <style:paragraph-properties fo:text-align="justify" fo:margin-top="0.127in" fo:text-indent="0.3333in"/>
    </style:style>
    <style:style style:name="T3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7" style:parent-style-name="預設段落字型" style:family="text">
      <style:text-properties style:font-name="Times New Roman" style:font-name-asian="標楷體" style:font-size-complex="12pt"/>
    </style:style>
    <style:style style:name="T3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3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4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4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4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43" style:parent-style-name="內文" style:family="paragraph">
      <style:paragraph-properties fo:margin-top="0.127in"/>
      <style:text-properties style:font-name="Times New Roman" style:font-name-asian="標楷體" style:font-weight-complex="bold" style:font-size-complex="12pt"/>
    </style:style>
    <style:style style:name="P44" style:parent-style-name="內文" style:family="paragraph">
      <style:paragraph-properties fo:margin-top="0.127in"/>
      <style:text-properties style:font-name="Times New Roman" style:font-name-asian="標楷體" style:font-weight-complex="bold" style:font-size-complex="12pt"/>
    </style:style>
    <style:style style:name="P45" style:parent-style-name="內文" style:family="paragraph">
      <style:paragraph-properties fo:text-align="center" fo:margin-top="0.2548in"/>
      <style:text-properties style:font-name="Times New Roman" style:font-name-asian="標楷體" style:font-weight-complex="bold" style:font-size-complex="12pt"/>
    </style:style>
    <style:style style:name="P46" style:parent-style-name="內文" style:family="paragraph">
      <style:paragraph-properties fo:widows="2" fo:orphans="2" fo:break-before="page" style:vertical-align="auto"/>
      <style:text-properties style:font-name="Times New Roman" style:font-name-asian="標楷體" style:font-weight-complex="bold" fo:font-size="14pt" style:font-size-asian="14pt" style:font-size-complex="14pt" fo:hyphenate="false"/>
    </style:style>
    <style:style style:name="P47" style:parent-style-name="內文" style:family="paragraph">
      <style:paragraph-properties fo:text-align="center" fo:margin-top="0.2548in"/>
      <style:text-properties style:font-name="Times New Roman" style:font-name-asian="標楷體" style:font-weight-complex="bold" fo:font-size="14pt" style:font-size-asian="14pt" style:font-size-complex="14pt"/>
    </style:style>
    <style:style style:name="P48" style:parent-style-name="內文" style:family="paragraph">
      <style:paragraph-properties fo:text-align="justify" fo:margin-top="0.127in" fo:text-indent="0.3333in"/>
      <style:text-properties style:font-name="Times New Roman" style:font-name-asian="標楷體" style:font-weight-complex="bold" style:font-size-complex="12pt"/>
    </style:style>
    <style:style style:name="P49" style:parent-style-name="內文" style:family="paragraph">
      <style:paragraph-properties fo:text-align="justify" fo:margin-top="0.127in" fo:text-indent="0.3333in"/>
      <style:text-properties style:font-name="Times New Roman" style:font-name-asian="標楷體" style:font-weight-complex="bold" style:font-size-complex="12pt"/>
    </style:style>
    <style:style style:name="P50" style:parent-style-name="內文" style:family="paragraph">
      <style:paragraph-properties fo:margin-top="0.127in" fo:margin-left="0.8333in" fo:text-indent="-0.8333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51" style:parent-style-name="內文" style:family="paragraph">
      <style:paragraph-properties fo:widows="2" fo:orphans="2" fo:break-before="page" style:vertical-align="auto"/>
      <style:text-properties style:font-name="Times New Roman" style:font-name-asian="標楷體" style:font-weight-complex="bold" fo:font-size="14pt" style:font-size-asian="14pt" style:font-size-complex="14pt" fo:hyphenate="false"/>
    </style:style>
    <style:style style:name="P52" style:parent-style-name="內文" style:family="paragraph">
      <style:paragraph-properties fo:text-align="center" fo:margin-top="0.2548in"/>
      <style:text-properties style:font-name="Times New Roman" style:font-name-asian="標楷體" style:font-weight-complex="bold" fo:font-size="14pt" style:font-size-asian="14pt" style:font-size-complex="14pt"/>
    </style:style>
    <style:style style:name="P53" style:parent-style-name="內文" style:family="paragraph">
      <style:paragraph-properties fo:margin-top="0.127in" fo:text-indent="0.3333in"/>
    </style:style>
    <style:style style:name="T5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55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56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5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58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5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60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6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62" style:parent-style-name="內文" style:family="paragraph">
      <style:paragraph-properties fo:text-align="justify" fo:margin-top="0.127in" fo:text-indent="0.3333in"/>
      <style:text-properties style:font-name="Times New Roman" style:font-name-asian="標楷體" style:font-weight-complex="bold" style:font-size-complex="12pt"/>
    </style:style>
    <style:style style:name="P63" style:parent-style-name="內文" style:family="paragraph">
      <style:paragraph-properties fo:widows="2" fo:orphans="2" fo:break-before="page" style:vertical-align="auto"/>
      <style:text-properties style:font-name="Times New Roman" style:font-name-asian="標楷體" style:font-weight-complex="bold" fo:font-size="14pt" style:font-size-asian="14pt" style:font-size-complex="14pt" fo:hyphenate="false"/>
    </style:style>
    <style:style style:name="P64" style:parent-style-name="內文" style:family="paragraph">
      <style:paragraph-properties fo:text-align="center" fo:margin-top="0.2548in"/>
      <style:text-properties style:font-name="Times New Roman" style:font-name-asian="標楷體" style:font-weight-complex="bold" fo:font-size="14pt" style:font-size-asian="14pt" style:font-size-complex="14pt"/>
    </style:style>
    <style:style style:name="P65" style:parent-style-name="內文" style:family="paragraph">
      <style:paragraph-properties fo:margin-top="0.127in"/>
      <style:text-properties style:font-name="Times New Roman" style:font-name-asian="標楷體" style:font-weight-complex="bold" style:font-size-complex="12pt"/>
    </style:style>
    <style:style style:name="P66" style:parent-style-name="內文" style:family="paragraph">
      <style:paragraph-properties fo:text-align="justify" fo:margin-top="0.127in" fo:text-indent="0.3333in"/>
      <style:text-properties style:font-name="Times New Roman" style:font-name-asian="標楷體" style:font-weight-complex="bold" style:font-size-complex="12pt"/>
    </style:style>
    <style:style style:name="P67" style:parent-style-name="內文" style:family="paragraph">
      <style:paragraph-properties fo:text-align="justify" fo:margin-top="0.127in" fo:text-indent="0.3333in"/>
      <style:text-properties style:font-name="Times New Roman" style:font-name-asian="標楷體" style:font-weight-complex="bold" style:font-size-complex="12pt"/>
    </style:style>
    <style:style style:name="P68" style:parent-style-name="內文" style:family="paragraph">
      <style:paragraph-properties fo:margin-top="0.127in"/>
      <style:text-properties style:font-name="Times New Roman" style:font-name-asian="標楷體" style:font-weight-complex="bold" style:font-size-complex="12pt"/>
    </style:style>
    <style:style style:name="P69" style:parent-style-name="內文" style:family="paragraph">
      <style:paragraph-properties fo:text-align="justify" fo:margin-top="0.127in" fo:text-indent="0.3333in"/>
      <style:text-properties style:font-name="Times New Roman" style:font-name-asian="標楷體" style:font-weight-complex="bold" style:font-size-complex="12pt"/>
    </style:style>
    <style:style style:name="P70" style:parent-style-name="內文" style:family="paragraph">
      <style:paragraph-properties fo:text-align="justify" fo:margin-top="0.127in" fo:text-indent="0.3333in"/>
      <style:text-properties style:font-name="Times New Roman" style:font-name-asian="標楷體" style:font-weight-complex="bold" style:font-size-complex="12pt"/>
    </style:style>
    <style:style style:name="P71" style:parent-style-name="內文" style:family="paragraph">
      <style:paragraph-properties fo:text-align="justify" fo:margin-top="0.127in" fo:text-indent="0.3333in"/>
      <style:text-properties style:font-name="Times New Roman" style:font-name-asian="標楷體" style:font-weight-complex="bold" style:font-size-complex="12pt"/>
    </style:style>
    <style:style style:name="P72" style:parent-style-name="內文" style:family="paragraph">
      <style:paragraph-properties fo:margin-top="0.127in"/>
    </style:style>
    <style:style style:name="T73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7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75" style:parent-style-name="內文" style:family="paragraph">
      <style:paragraph-properties fo:text-align="justify" fo:margin-top="0.127in" fo:text-indent="0.3333in"/>
      <style:text-properties style:font-name="Times New Roman" style:font-name-asian="標楷體" style:font-weight-complex="bold" style:font-size-complex="12pt"/>
    </style:style>
    <style:style style:name="P76" style:parent-style-name="內文" style:family="paragraph">
      <style:paragraph-properties fo:text-align="justify" fo:margin-top="0.127in" fo:text-indent="0.3333in"/>
    </style:style>
    <style:style style:name="T77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7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79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8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1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8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9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9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9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93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9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9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9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9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9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9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1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10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1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1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1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1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1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115" style:parent-style-name="內文" style:family="paragraph">
      <style:paragraph-properties fo:margin-top="0.127in"/>
      <style:text-properties style:font-name="Times New Roman" style:font-name-asian="標楷體" style:font-weight-complex="bold" style:font-size-complex="12pt"/>
    </style:style>
    <style:style style:name="P116" style:parent-style-name="內文" style:family="paragraph">
      <style:paragraph-properties fo:text-align="justify" fo:margin-top="0.127in" fo:text-indent="0.3333in"/>
      <style:text-properties style:font-name="Times New Roman" style:font-name-asian="標楷體" style:font-weight-complex="bold" style:font-size-complex="12pt"/>
    </style:style>
    <style:style style:name="P117" style:parent-style-name="內文" style:family="paragraph">
      <style:paragraph-properties fo:widows="2" fo:orphans="2" fo:break-before="page" style:vertical-align="auto"/>
      <style:text-properties style:font-name="Times New Roman" style:font-name-asian="標楷體" style:font-weight-complex="bold" fo:font-size="14pt" style:font-size-asian="14pt" style:font-size-complex="14pt" fo:hyphenate="false"/>
    </style:style>
    <style:style style:name="P118" style:parent-style-name="內文" style:family="paragraph">
      <style:paragraph-properties fo:text-align="center" fo:margin-top="0.2548in"/>
      <style:text-properties style:font-name="Times New Roman" style:font-name-asian="標楷體" style:font-weight-complex="bold" fo:font-size="14pt" style:font-size-asian="14pt" style:font-size-complex="14pt"/>
    </style:style>
    <style:style style:name="P119" style:parent-style-name="內文" style:family="paragraph">
      <style:paragraph-properties fo:margin-top="0.127in"/>
      <style:text-properties style:font-name="Times New Roman" style:font-name-asian="標楷體" style:font-weight-complex="bold" style:font-size-complex="12pt"/>
    </style:style>
    <style:style style:name="P120" style:parent-style-name="內文" style:family="paragraph">
      <style:paragraph-properties fo:text-align="justify" fo:margin-top="0.127in" fo:text-indent="0.3333in"/>
    </style:style>
    <style:style style:name="T12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2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2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24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12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2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2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2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2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3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3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132" style:parent-style-name="內文" style:family="paragraph">
      <style:paragraph-properties fo:margin-top="0.127in"/>
      <style:text-properties style:font-name="Times New Roman" style:font-name-asian="標楷體" style:font-weight-complex="bold" style:font-size-complex="12pt"/>
    </style:style>
    <style:style style:name="P133" style:parent-style-name="內文" style:family="paragraph">
      <style:paragraph-properties fo:text-align="justify" fo:margin-top="0.127in" fo:text-indent="0.3333in"/>
    </style:style>
    <style:style style:name="T13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3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3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37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13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3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4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4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4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143" style:parent-style-name="內文" style:family="paragraph">
      <style:paragraph-properties fo:margin-top="0.127in"/>
      <style:text-properties style:font-name="Times New Roman" style:font-name-asian="標楷體" style:font-weight-complex="bold" style:font-size-complex="12pt"/>
    </style:style>
    <style:style style:name="P144" style:parent-style-name="內文" style:family="paragraph">
      <style:paragraph-properties fo:text-align="justify" fo:margin-top="0.127in" fo:text-indent="0.3333in"/>
    </style:style>
    <style:style style:name="T14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46" style:parent-style-name="預設段落字型" style:family="text">
      <style:text-properties style:font-name="Times New Roman" style:font-name-asian="標楷體" style:font-weight-complex="bold" style:text-position="super 66.6%" style:font-size-complex="12pt"/>
    </style:style>
    <style:style style:name="T14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4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4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5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5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152" style:parent-style-name="內文" style:family="paragraph">
      <style:paragraph-properties fo:widows="2" fo:orphans="2" fo:break-before="page" style:vertical-align="auto"/>
      <style:text-properties style:font-name="Times New Roman" style:font-name-asian="標楷體" style:font-weight-complex="bold" fo:font-size="14pt" style:font-size-asian="14pt" style:font-size-complex="14pt" fo:hyphenate="false"/>
    </style:style>
    <style:style style:name="P153" style:parent-style-name="內文" style:family="paragraph">
      <style:paragraph-properties fo:text-align="center" fo:margin-top="0.2548in"/>
      <style:text-properties style:font-name="Times New Roman" style:font-name-asian="標楷體" style:font-weight-complex="bold" fo:font-size="14pt" style:font-size-asian="14pt" style:font-size-complex="14pt"/>
    </style:style>
    <style:style style:name="P154" style:parent-style-name="內文" style:family="paragraph">
      <style:paragraph-properties fo:text-align="justify" fo:margin-top="0.127in" fo:text-indent="0.3333in"/>
    </style:style>
    <style:style style:name="T15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5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5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5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59" style:parent-style-name="預設段落字型" style:family="text">
      <style:text-properties style:font-name="Times New Roman" style:font-name-asian="標楷體" style:font-weight-complex="bold" style:font-size-complex="12pt" style:language-asian="zh" style:country-asian="HK"/>
    </style:style>
    <style:style style:name="T16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6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6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6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6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6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6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6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6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169" style:parent-style-name="內文" style:family="paragraph">
      <style:paragraph-properties fo:text-align="justify" fo:margin-top="0.127in" fo:text-indent="0.3333in"/>
      <style:text-properties style:font-name="Times New Roman" style:font-name-asian="標楷體" style:font-weight-complex="bold" style:font-size-complex="12pt"/>
    </style:style>
    <style:style style:name="P170" style:parent-style-name="內文" style:family="paragraph">
      <style:paragraph-properties fo:text-align="center" fo:margin-top="0.2548in"/>
      <style:text-properties style:font-name="Times New Roman" style:font-name-asian="標楷體" style:font-weight-complex="bold" fo:font-size="14pt" style:font-size-asian="14pt" style:font-size-complex="14pt"/>
    </style:style>
    <style:style style:name="P171" style:parent-style-name="內文" style:family="paragraph">
      <style:paragraph-properties fo:text-align="justify" fo:margin-left="0.6666in" fo:text-indent="-0.6666in">
        <style:tab-stops/>
      </style:paragraph-properties>
    </style:style>
    <style:style style:name="T17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7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7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7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7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177" style:parent-style-name="內文" style:family="paragraph">
      <style:paragraph-properties fo:text-align="justify" fo:margin-left="0.6666in" fo:text-indent="-0.6666in">
        <style:tab-stops/>
      </style:paragraph-properties>
    </style:style>
    <style:style style:name="T17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7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8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8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8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83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8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8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8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8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8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189" style:parent-style-name="內文" style:family="paragraph">
      <style:paragraph-properties fo:text-align="justify" fo:margin-left="0.6666in" fo:text-indent="-0.6666in">
        <style:tab-stops/>
      </style:paragraph-properties>
    </style:style>
    <style:style style:name="T19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9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9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9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9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9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9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97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9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19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200" style:parent-style-name="內文" style:family="paragraph">
      <style:paragraph-properties fo:text-align="justify" fo:margin-left="0.6666in" fo:text-indent="-0.6666in">
        <style:tab-stops/>
      </style:paragraph-properties>
    </style:style>
    <style:style style:name="T20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0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03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04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5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20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0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0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209" style:parent-style-name="內文" style:family="paragraph">
      <style:paragraph-properties fo:text-align="justify" fo:margin-left="0.6666in" fo:text-indent="-0.6666in">
        <style:tab-stops/>
      </style:paragraph-properties>
    </style:style>
    <style:style style:name="T21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11" style:parent-style-name="預設段落字型" style:family="text">
      <style:text-properties style:font-name="Times New Roman" style:font-name-asian="標楷體" style:font-weight-complex="bold" fo:font-style="italic" style:font-style-asian="italic" style:font-size-complex="12pt"/>
    </style:style>
    <style:style style:name="T21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213" style:parent-style-name="內文" style:family="paragraph">
      <style:paragraph-properties fo:text-align="justify" fo:margin-left="0.6666in" fo:text-indent="-0.6666in">
        <style:tab-stops/>
      </style:paragraph-properties>
    </style:style>
    <style:style style:name="T21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15" style:parent-style-name="預設段落字型" style:family="text">
      <style:text-properties style:font-name="Times New Roman" style:font-name-asian="標楷體" style:font-weight-complex="bold" fo:font-style="italic" style:font-style-asian="italic" style:font-size-complex="12pt"/>
    </style:style>
    <style:style style:name="T21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17" style:parent-style-name="預設段落字型" style:family="text">
      <style:text-properties style:font-name="Times New Roman" style:font-name-asian="標楷體" style:font-weight-complex="bold" fo:font-style="italic" style:font-style-asian="italic" style:font-size-complex="12pt"/>
    </style:style>
    <style:style style:name="T21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219" style:parent-style-name="內文" style:family="paragraph">
      <style:paragraph-properties fo:text-align="justify" fo:margin-left="0.6666in" fo:text-indent="-0.6666in">
        <style:tab-stops/>
      </style:paragraph-properties>
    </style:style>
    <style:style style:name="T22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21" style:parent-style-name="預設段落字型" style:family="text">
      <style:text-properties style:font-name="Times New Roman" style:font-name-asian="標楷體" style:font-weight-complex="bold" fo:font-style="italic" style:font-style-asian="italic" style:font-size-complex="12pt"/>
    </style:style>
    <style:style style:name="T22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223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/>
      <text:p text:style-name="P5"/>
      <text:p text:style-name="P6"/>
      <text:p text:style-name="P7"/>
      <text:p text:style-name="P8"/>
      <text:p text:style-name="P9"/>
      <text:p text:style-name="P10"/>
      <text:p text:style-name="P11">變遷、韌性與永續：時空維度下的史地整合研究與實踐研討會</text:p>
      <text:p text:style-name="P12"><text:span text:style-name="T13">Change, Resilience, and Sustainability: Integrating Historical and Geographical Perspectives in Research and Practice</text:span></text:p>
      <text:p text:style-name="P14"/>
      <text:p text:style-name="P15"/>
      <text:p text:style-name="P16"><text:span text:style-name="T17">作者一中文姓名</text:span><text:span text:style-name="T18"><text:s/></text:span><text:span text:style-name="T19">英文姓名</text:span><text:span text:style-name="T20"><text:note text:note-class="footnote" text:id="_ftn0"><text:note-citation>1</text:note-citation><text:note-body><text:p text:style-name="註腳文字"><text:span text:style-name="T21"><text:s/></text:span><text:span text:style-name="T22">服務單位（就讀學校）／職稱。電子郵件：</text:span></text:p></text:note-body></text:note></text:span></text:p>
      <text:p text:style-name="P23"><text:span text:style-name="T24">作者二中文姓名</text:span><text:span text:style-name="T25"><text:s/></text:span><text:span text:style-name="T26">英文姓名</text:span><text:span text:style-name="T27"><text:note text:note-class="footnote" text:id="_ftn1"><text:note-citation>2</text:note-citation><text:note-body><text:p text:style-name="註腳文字"><text:span text:style-name="T28"><text:s/></text:span><text:span text:style-name="T29">服務單位（就讀學校）／職稱。電子郵件：</text:span></text:p></text:note-body></text:note></text:span></text:p>
      <text:p text:style-name="P30">摘要</text:p>
      <text:p text:style-name="P31"><text:span text:style-name="T32">本文係臺北市立大學</text:span><text:span text:style-name="T33">歷史與地理</text:span><text:span text:style-name="T34">學系</text:span><text:span text:style-name="T35">辦理</text:span><text:span text:style-name="T36">辦之「</text:span><text:span text:style-name="T37">變遷、韌性與永續：時空維度下的史地整合研究與實踐研討會</text:span><text:span text:style-name="T38">」完稿排版格式說明，煩請投稿者務必依照本格式進行編排。本研討會鼓勵作者於投稿時，即根據本論文格式說明之編排方式，進行完稿編排，</text:span><text:span text:style-name="T39">一般論文全文含註解、圖、表、參考文獻及附錄，以</text:span><text:span text:style-name="T40">15,000</text:span><text:span text:style-name="T41">字為限</text:span><text:span text:style-name="T42">。以中文書寫者，需併附英文摘要。論文格式亦可直接套用本檔案之範本。</text:span></text:p>
      <text:p text:style-name="P43"/>
      <text:p text:style-name="P44">關鍵詞：研討會、論文格式</text:p>
      <text:p text:style-name="P45"/>
      <text:p text:style-name="P46"/>
      <text:soft-page-break/>
      <text:p text:style-name="P47">Abstract</text:p>
      <text:p text:style-name="P48">The abstract is to be at the left-hand column in 12<text:s/>point Times New Roman as it is here, and below the Chinese abstract. Use the word “Abstract” as the title, in 14-point Times New Roman, and initially capitalized.<text:s/></text:p>
      <text:p text:style-name="P49"/>
      <text:p text:style-name="P50">Keywords: Conference, Paper Format.</text:p>
      <text:p text:style-name="P51"/>
      <text:soft-page-break/>
      <text:p text:style-name="P52">壹、前言</text:p>
      <text:p text:style-name="P53"><text:span text:style-name="T54">本文說明研討會論文排版格式，已被接受的論文，煩請務必依照本格式編排。</text:span><text:span text:style-name="T55">摘要</text:span><text:span text:style-name="T56">投</text:span><text:span text:style-name="T57">稿</text:span><text:span text:style-name="T58">稿</text:span><text:span text:style-name="T59">件並不一定需要按照本格式編排，惟作者若願意在</text:span><text:span text:style-name="T60">摘要投</text:span><text:span text:style-name="T61">稿時即按照本格式之規範進行排版，將更有助於文稿的審查與後續相關作業。</text:span></text:p>
      <text:p text:style-name="P62">完稿文章採用A4格式(21.0cm×29.7cm)。版面設定邊界標準，上方留2.54cm，下方留2.54cm，左邊界3.17cm空白，右邊界3.17cm空白，裝訂邊0cm。稿件請採單欄的編排格式，包括本文、圖片、表格、參考文獻等，請注意內文長度一般論文全文含註解、圖、表、參考文獻及附錄，以10,000字為原則，至多不超過15,000字。以中文書寫者，需併附英文摘要。</text:p>
      <text:p text:style-name="P63"/>
      <text:soft-page-break/>
      <text:p text:style-name="P64">貳、論文格式</text:p>
      <text:p text:style-name="P65">一、論文標題及作者</text:p>
      <text:p text:style-name="P66">中文論文標題字形採14pt、標楷體、粗體，英文字形為14pt、Times New Roman、粗體。中英文皆為置中。而段落間距與前段距離為0.5行，行距：單行間距。</text:p>
      <text:p text:style-name="P67">中英文作者姓名排列於中英文標題下方，並以註腳方式註明服務單位與職稱，通訊作者應附上聯絡方式與電子郵件。中文字體為標楷體，英文為Times New Roman，中英文字體大小皆為12pt，置欄位中央，而段落間距都是與前、後段距離皆為0行，行距：最小行距，行高：12pt。作者服務單位全名若過長，請適當摘要或簡稱。</text:p>
      <text:p text:style-name="P68">二、摘要</text:p>
      <text:p text:style-name="P69">摘要標題格式與主標題相同，採14pt、標楷體、粗體，英文字形為14pt、Times New Roman、粗體。中英文皆為置中。而段落間距與前段距離為0.5行、與後段距離為0行，行距：單行間距。</text:p>
      <text:p text:style-name="P70">中文摘要以不超過350字、英文不超過300字為原則。字體為12pt，左右對齊，段落首行縮排2字元。字型中文內文為標楷體，英文為Times New Roman。而段落間距與前段距離為0.5行、與後段距離為0行，行距：單行間距。</text:p>
      <text:p text:style-name="P71">關鍵詞勿超過五個，請列於摘要之後。除關鍵詞勿縮排外，其他格式與內文相同。英文關鍵字後請空一行。</text:p>
      <text:p text:style-name="P72"><text:span text:style-name="T73">三</text:span><text:span text:style-name="T74">、章節標題、子標題與段落</text:span></text:p>
      <text:p text:style-name="P75">主標題順序為壹、貳、參…，置中對齊，中文為標楷體，英文為Times New Roman，14pt、粗體。</text:p>
      <text:p text:style-name="P76"><text:span text:style-name="T77">子標題後與內文一致靠左對齊</text:span><text:span text:style-name="T78">，</text:span><text:span text:style-name="T79">但不需空</text:span><text:span text:style-name="T80">2</text:span><text:span text:style-name="T81">字元</text:span><text:span text:style-name="T82">；子標題順序為一、二、三</text:span><text:span text:style-name="T83">…</text:span><text:span text:style-name="T84">，次子標題順序為</text:span><text:span text:style-name="T85">(</text:span><text:span text:style-name="T86">一</text:span><text:span text:style-name="T87">)(</text:span><text:span text:style-name="T88">二</text:span><text:span text:style-name="T89">)(</text:span><text:span text:style-name="T90">三</text:span><text:span text:style-name="T91">)…</text:span><text:span text:style-name="T92">，次</text:span><text:span text:style-name="T93">次</text:span><text:span text:style-name="T94">子標題順序為</text:span><text:span text:style-name="T95">1.</text:span><text:span text:style-name="T96">、</text:span><text:span text:style-name="T97">2.</text:span><text:span text:style-name="T98">、</text:span><text:span text:style-name="T99">3.…</text:span><text:span text:style-name="T100">，次</text:span><text:span text:style-name="T101">次</text:span><text:span text:style-name="T102">次子標題順序為</text:span><text:span text:style-name="T103">(1)(2)(3)…</text:span><text:span text:style-name="T104">，中文為標楷體，英文為</text:span><text:span text:style-name="T105">Times New Roman</text:span><text:span text:style-name="T106">，</text:span><text:span text:style-name="T107">12pt</text:span><text:span text:style-name="T108">、靠左對齊。而段落間距與前段距離為</text:span><text:span text:style-name="T109">0.5</text:span><text:span text:style-name="T110">行、與後段距離為</text:span><text:span text:style-name="T111">0</text:span><text:span text:style-name="T112">行，行距：</text:span><text:span text:style-name="T113">單行間</text:span><text:span text:style-name="T114">距。</text:span></text:p>
      <text:p text:style-name="P115">三、內文</text:p>
      <text:p text:style-name="P116">字體為12pt，左右對齊，段落首行縮排2字元。字型中文內文為標楷體，標題為標楷體，英文為Times New Roman。而段落間距與前段距離為0.5行、與後段距離為0行，行距：單行間距。</text:p>
      <text:p text:style-name="P117"/>
      <text:soft-page-break/>
      <text:p text:style-name="P118">參、圖片與表格</text:p>
      <text:p text:style-name="P119">一、圖片</text:p>
      <text:p text:style-name="P120"><text:span text:style-name="T121">圖片標題必須為</text:span><text:span text:style-name="T122">12pt</text:span><text:span text:style-name="T123">，</text:span><text:span text:style-name="T124">新細明體</text:span><text:span text:style-name="T125">，置於圖片下方且置中，與前後段距離</text:span><text:span text:style-name="T126">0.5</text:span><text:span text:style-name="T127">列。圖形編號請用阿拉伯數字依序編號，例如「圖</text:span><text:span text:style-name="T128">1</text:span><text:span text:style-name="T129">」而非「圖一」。圖片中字體以</text:span><text:span text:style-name="T130">12pt</text:span><text:span text:style-name="T131">為原則。</text:span></text:p>
      <text:p text:style-name="P132">二、表格</text:p>
      <text:p text:style-name="P133"><text:span text:style-name="T134">表格標題必須為</text:span><text:span text:style-name="T135">12pt</text:span><text:span text:style-name="T136">，</text:span><text:span text:style-name="T137">新細明體</text:span><text:span text:style-name="T138">，置於表格上方且置中，與前後段距離</text:span><text:span text:style-name="T139">0.5</text:span><text:span text:style-name="T140">列。表格編號請用阿拉伯數字依序編號，例如「表</text:span><text:span text:style-name="T141">1</text:span><text:span text:style-name="T142">」而非「表一」。表格請盡可能排成同頁。</text:span></text:p>
      <text:p text:style-name="P143">三、註釋</text:p>
      <text:p text:style-name="P144"><text:span text:style-name="T145">請盡量不要使用註釋而以參考文獻方式引用。若需使用註釋時，於本文內需標註文字後插入右上方縮小註脚號碼（如，羌笛</text:span><text:span text:style-name="T146">2</text:span><text:span text:style-name="T147">），再於該頁下方畫一橫線列出註解，註解字體請使用新細明體</text:span><text:span text:style-name="T148">10pt</text:span><text:span text:style-name="T149">（註脚使用方式請參考</text:span><text:span text:style-name="T150">microsoft office word 2007</text:span><text:span text:style-name="T151">以上版本）。</text:span></text:p>
      <text:p text:style-name="P152"/>
      <text:soft-page-break/>
      <text:p text:style-name="P153">肆、參考文獻格式說明</text:p>
      <text:p text:style-name="P154"><text:span text:style-name="T155">參考文獻字體</text:span><text:span text:style-name="T156">12pt</text:span><text:span text:style-name="T157">，左右對齊，首行凸排</text:span><text:span text:style-name="T158">4</text:span><text:span text:style-name="T159">英文</text:span><text:span text:style-name="T160">字元，字型中文為標楷體，英文為</text:span><text:span text:style-name="T161">Times New Roman</text:span><text:span text:style-name="T162">。而段落間距與前段距離為</text:span><text:span text:style-name="T163">0</text:span><text:span text:style-name="T164">行、與後段距離為</text:span><text:span text:style-name="T165">0</text:span><text:span text:style-name="T166">行，行距：</text:span><text:span text:style-name="T167">單行間</text:span><text:span text:style-name="T168">距。</text:span></text:p>
      <text:p text:style-name="P169">參考資料中文在前，依姓名筆劃排序，英文在後，依姓氏A～Z次序排列。所有參考文獻都必須在本文內有實際引用者，方得列入，而所有本文內引用到的文獻，也都必須列明於參考文獻中。參考文獻撰寫格式請依APA第七版編排。</text:p>
      <text:p text:style-name="P170">參考文獻</text:p>
      <text:p text:style-name="P171"><text:span text:style-name="T172">王前龍（</text:span><text:span text:style-name="T173">2008</text:span><text:span text:style-name="T174">）。</text:span><text:span text:style-name="T175">民族教育夥伴關係發展之參與式行動研究</text:span><text:span text:style-name="T176">。五南。</text:span></text:p>
      <text:p text:style-name="P177"><text:span text:style-name="T178">姚如芬（</text:span><text:span text:style-name="T179">2014</text:span><text:span text:style-name="T180">）。當數學遇見原民文化</text:span><text:span text:style-name="T181">――</text:span><text:span text:style-name="T182">發展原民數學模組之個案研究。</text:span><text:span text:style-name="T183">科學教育學刊，</text:span><text:span text:style-name="T184">22(2)</text:span><text:span text:style-name="T185">，</text:span><text:span text:style-name="T186">135-161</text:span><text:span text:style-name="T187">。</text:span><text:span text:style-name="T188">doi:10.6173/CJSE.2014.2202.02</text:span></text:p>
      <text:p text:style-name="P189"><text:span text:style-name="T190">陳珍源、劉傳璽、李遠坤（</text:span><text:span text:style-name="T191">2014</text:span><text:span text:style-name="T192">，</text:span><text:span text:style-name="T193">10</text:span><text:span text:style-name="T194">月）。擴增實境技術應用於偏鄉原住民國小學童教材之開發設計</text:span><text:span text:style-name="T195">-</text:span><text:span text:style-name="T196">以彈簧遊戲為例。論文發表於</text:span><text:span text:style-name="T197">TANET2014</text:span><text:span text:style-name="T198">臺灣網際網路研討會</text:span><text:span text:style-name="T199">。</text:span></text:p>
      <text:p text:style-name="P200"><text:span text:style-name="T201">黃思華（</text:span><text:span text:style-name="T202">2014</text:span><text:span text:style-name="T203">）。互動式電子書對原住民高中職學生閱讀理解能力之研究。</text:span><text:span text:style-name="T204">教育科技與學習，</text:span><text:span text:style-name="T205">2(2)</text:span><text:span text:style-name="T206">，</text:span><text:span text:style-name="T207">143-164</text:span><text:span text:style-name="T208">。</text:span></text:p>
      <text:p text:style-name="P209"><text:span text:style-name="T210">Chang, F. T. Y., &amp; Lin, C. H. (2014, April).<text:s/></text:span><text:span text:style-name="T211">Application of computing cloud for indigenous primary school students in learning science and mathematics</text:span><text:span text:style-name="T212">. Paper presented at the Asian Conference on Arts and Humanities 2014, Japan.</text:span></text:p>
      <text:p text:style-name="P213"><text:span text:style-name="T214">Chang, J.-M., Lee, H., &amp; Yen, C.-F. (2010). Alternative conceptions about burning held by Atayal indigene students in Taiwan. I</text:span><text:span text:style-name="T215">nternational Journal of Science and Mathematics Education</text:span><text:span text:style-name="T216">,<text:s/></text:span><text:span text:style-name="T217">8</text:span><text:span text:style-name="T218">, 911-935. doi: 10.1007/s10763-009-9192-9</text:span></text:p>
      <text:p text:style-name="P219"><text:span text:style-name="T220">Greer, B., &amp; Mukhopadhyay, S. (2009).<text:s/></text:span><text:span text:style-name="T221">Culturally responsive mathematics education</text:span><text:span text:style-name="T222">. NY: Routledge.</text:span></text:p>
      <text:p text:style-name="P223"/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Calibri" style:font-name-asian="新細明體" style:font-name-complex="Times New Roman" style:letter-kerning="true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style:line-break="normal" fo:text-align="end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font-size-complex="12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附件3 <text:s/>論文全文格式</text:p>
      </style:header>
      <style:footer>
        <text:p text:style-name="P3"><text:span text:style-name="T4"><text:page-number text:fixed="false">1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林君成-ljc</meta:initial-creator>
    <dc:creator>張禾穎-bellachang</dc:creator>
    <meta:creation-date>2026-08-17T07:08:00Z</meta:creation-date>
    <dc:date>2026-08-17T07:08:00Z</dc:date>
    <meta:print-date>2026-08-17T07:05:00Z</meta:print-date>
    <meta:template xlink:href="Normal.dotm" xlink:type="simple"/>
    <meta:editing-cycles>2</meta:editing-cycles>
    <meta:editing-duration>PT180S</meta:editing-duration>
    <meta:document-statistic meta:page-count="6" meta:paragraph-count="6" meta:word-count="465" meta:character-count="3114" meta:row-count="22" meta:non-whitespace-character-count="2655"/>
  </office:meta>
</office:document-meta>
</file>